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justify" fo:margin-left="3.4416in">
        <style:tab-stops/>
      </style:paragraph-properties>
      <style:text-properties style:font-name-complex="Calibri" fo:font-size="12pt" style:font-size-asian="12pt" style:font-size-complex="12pt"/>
    </style:style>
    <style:style style:name="P2" style:parent-style-name="Normalny" style:family="paragraph">
      <style:paragraph-properties fo:widows="0" fo:orphans="0" style:text-autospace="none" fo:text-align="justify" fo:margin-bottom="0in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3" style:parent-style-name="Normalny" style:family="paragraph">
      <style:paragraph-properties fo:widows="0" fo:orphans="0" style:text-autospace="none" fo:text-align="justify" fo:margin-bottom="0in"/>
    </style:style>
    <style:style style:name="T4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5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" style:parent-style-name="Normalny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7" style:parent-style-name="Normalny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8" style:parent-style-name="Normalny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9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0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1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2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3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4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5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6" style:parent-style-name="Akapitzlistą" style:list-style-name="LFO1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7" style:parent-style-name="Normalny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8" style:parent-style-name="Normalny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19" style:parent-style-name="Normalny" style:family="paragraph">
      <style:paragraph-properties fo:widows="0" fo:orphans="0" style:text-autospace="none" fo:text-align="justify" fo:margin-bottom="0in"/>
      <style:text-properties style:font-name-complex="Calibri" fo:color="#000000" fo:font-size="12pt" style:font-size-asian="12pt" style:font-size-complex="12pt"/>
    </style:style>
    <style:style style:name="P20" style:parent-style-name="Normalny" style:family="paragraph">
      <style:paragraph-properties fo:widows="0" fo:orphans="0" style:text-autospace="none" fo:text-align="justify" fo:margin-bottom="0in"/>
    </style:style>
    <style:style style:name="T21" style:parent-style-name="Domyślnaczcionkaakapitu" style:family="text">
      <style:text-properties style:font-name-complex="Calibri" fo:color="#000000" fo:font-size="12pt" style:font-size-asian="12pt" style:font-size-complex="12pt"/>
    </style:style>
    <style:style style:name="T22" style:parent-style-name="Domyślnaczcionkaakapitu" style:family="text">
      <style:text-properties style:font-name-complex="Calibri" fo:color="#000000" fo:font-size="12pt" style:font-size-asian="12pt" style:font-size-complex="12pt"/>
    </style:style>
    <style:style style:name="P23" style:parent-style-name="Normalny" style:family="paragraph">
      <style:paragraph-properties fo:widows="0" fo:orphans="0" style:text-autospace="none" fo:text-align="justify" fo:margin-bottom="0in"/>
    </style:style>
    <style:style style:name="P24" style:parent-style-name="Normalny" style:family="paragraph">
      <style:paragraph-properties fo:widows="0" fo:orphans="0" style:text-autospace="none" fo:text-align="justify" fo:margin-bottom="0in"/>
    </style:style>
  </office:automatic-styles>
  <office:body>
    <office:text text:use-soft-page-breaks="true">
      <text:p text:style-name="P1"><text:bookmark-start text:name="_Hlk238036653"/>Załącznik Nr 1 do zapytania ofertowego</text:p>
      <text:p text:style-name="P2"/>
      <text:p text:style-name="P3"><text:span text:style-name="T4">Ramowy wykaz treści i elementów publikacji pn. „Powiat Wyszkowski – tradycja<text:s/></text:span><text:span text:style-name="T5"><text:line-break/>i współczesność”.</text:span></text:p>
      <text:p text:style-name="P6"/>
      <text:p text:style-name="P7">Zamawiający informuję, że w przedmiocie zamówienia niezbędne jest zamieszczenie następujących treści i elementów:</text:p>
      <text:p text:style-name="P8"/>
      <text:list text:style-name="LFO1" text:continue-numbering="true">
        <text:list-item>
          <text:p text:style-name="P9">Wstęp</text:p>
        </text:list-item>
        <text:list-item>
          <text:p text:style-name="P10">Aktualne dane Powiatu Wyszkowskiego, w tym położenie geograficzne<text:s/><text:line-break/>i administracyjne; powierzchnia, liczba ludności, podział administracyjny; potencjał gospodarczy, infrastrukturalny i społeczny.</text:p>
        </text:list-item>
        <text:list-item>
          <text:p text:style-name="P11">Rys historyczny w odniesieniu do terenów obecnie administrowanych przez Powiat Wyszkowski.</text:p>
        </text:list-item>
        <text:list-item>
          <text:p text:style-name="P12">Charakterystyka przyrodnicza i geograficzna terenu Powiatu Wyszkowskiego.</text:p>
        </text:list-item>
        <text:list-item>
          <text:p text:style-name="P13">Charakterystyka poświęcona każdej z gmin wchodzących w skład Powiatu Wyszkowskiego tj. Gmina Brańszczyk, Gmina Długosiodło, Gmina Rząśnik, Gmina Somianka, Gmina Wyszków, Gmina Zabrodzie - <text:s/>w szczególności atrakcje turystyczne, dziedzictwo kulturowe, przyrodnicze oraz charakterystyka każdej z gmin.<text:s/></text:p>
        </text:list-item>
        <text:list-item>
          <text:p text:style-name="P14">Puszcza Biała/Kurpie Białe, w szczególności tradycyjne budownictwo drewniane, wzornictwo, haft, rękodzieło oraz obrzędowość, które trwale wpisały się w polskie dziedzictwo kulturowe.</text:p>
        </text:list-item>
        <text:list-item>
          <text:p text:style-name="P15">Powiat Wyszkowski od 1999 roku - prezentacja składów Rady Powiatu i Zarządu Powiatu wszystkich kadencji.</text:p>
        </text:list-item>
        <text:list-item>
          <text:p text:style-name="P16">Zakończenie.</text:p>
        </text:list-item>
      </text:list>
      <text:p text:style-name="P17"/>
      <text:p text:style-name="P18">Każdy z wyżej wymienionych punktów ramowego wykazu treści musi zostać opatrzony fotografiami oraz/lub innymi materiałami graficznymi (takimi jak mapy, infografiki, materiały archiwalne), ściśle powiązanymi z opisywaną tematyką.</text:p>
      <text:p text:style-name="P19"/>
      <text:p text:style-name="P20"><text:span text:style-name="T21">Zamawiający informuje, że powyższy ramowy wykaz treści i elementów publikacji pn. „Powiat Wyszkowski – tradycja i współczesność” ma charakter orientacyjny. Finalny kształt publikacji w zakresie szczegółowego zakresu treści oraz poszczególnych elementów może ulec modyfikacji po podpisaniu umowy i ostatecznym ustaleniu szczegółów z Wykonawcą.</text:span><text:span text:style-name="T22"><text:s/></text:span><text:bookmark-end text:name="_Hlk238036653"/></text:p>
      <text:p text:style-name="P23"/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bottom="0.1388in" fo:line-height="115%" fo:margin-left="0.5in">
        <style:tab-stops/>
      </style:paragraph-properties>
      <style:text-properties style:font-name-asian="Times New Roman" style:language-asian="pl" style:country-asian="PL" fo:hyphenate="false"/>
    </style:style>
    <style:style style:name="AkapitzlistąZnak" style:display-name="Akapit z listą Znak" style:family="text">
      <style:text-properties style:font-name-asian="Times New Roman" style:language-asian="pl" style:country-asian="PL"/>
    </style:style>
    <style:style style:name="NormalnyWeb" style:display-name="Normalny (Web)" style:family="paragraph" style:parent-style-name="Normalny">
      <style:text-properties style:font-name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riusz Grzegorz Suchenek</meta:initial-creator>
    <dc:creator>Office Powiat</dc:creator>
    <meta:creation-date>2026-07-31T13:19:00Z</meta:creation-date>
    <dc:date>2026-08-24T14:08:00Z</dc:date>
    <meta:template xlink:href="Normal" xlink:type="simple"/>
    <meta:editing-cycles>9</meta:editing-cycles>
    <meta:editing-duration>PT1080S</meta:editing-duration>
    <meta:document-statistic meta:page-count="1" meta:paragraph-count="3" meta:word-count="256" meta:character-count="1793" meta:row-count="12" meta:non-whitespace-character-count="1540"/>
  </office:meta>
</office:document-meta>
</file>